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MS Gothic" svg:font-family="'MS Gothic'" style:font-family-generic="system" style:font-pitch="variable"/>
    <style:font-face style:name="Tahoma" svg:font-family="Tahoma" style:font-family-generic="system" style:font-pitch="variable"/>
  </office:font-face-decls>
  <office:automatic-styles>
    <style:style style:name="T1" style:family="text">
      <style:text-properties fo:color="#000000"/>
    </style:style>
    <style:style style:name="T2" style:family="text">
      <style:text-properties fo:color="#000000" style:text-position="-33% 80%"/>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Burkhard Heim: Begriffe</text:h>
      <text:p text:style-name="Text_20_body"><text:span text:style-name="T1">(aus Heim Bd. 4)</text:span><text:line-break/><text:span text:style-name="T1">[Die Hinweise in Klammern betreffen den jeweiligen Band mit der Seitenzahl.]</text:span></text:p>
      <text:p text:style-name="Text_20_body"><text:span text:style-name="Strong_20_Emphasis"><text:span text:style-name="T1">Äon:</text:span></text:span><text:span text:style-name="T1"> Weltzeit, beständige Dauer, Raumzeit. (2, 68)<text:line-break/></text:span><text:span text:style-name="Strong_20_Emphasis"><text:span text:style-name="T1">Äonische Dimension:</text:span></text:span><text:span text:style-name="T1"> Eine verborgene imaginäre Weltdimension, aus der die zeitliche Aktualisierungsrichtung während des → Äons (Definitionsintervall der physischen Zeit) gesteuert wird. (2, 21)</text:span><text:line-break/><text:span text:style-name="Strong_20_Emphasis"><text:span text:style-name="T1">Äonische mundale Seinspotenz:</text:span></text:span><text:span text:style-name="T1"> Die → Hermetrie in der → äonischen Dimension, bei der es nicht zur Ausbildung von → Kondensationsstufen kommt. (2, 24)</text:span><text:line-break/><text:span text:style-name="Strong_20_Emphasis"><text:span text:style-name="T1">Aktivationsselektor:</text:span></text:span><text:span text:style-name="T1"> Antihermitescher Anteil eines → synmetronischen → Fundamentalselektors. (2, 83)</text:span><text:line-break/><text:span text:style-name="Strong_20_Emphasis"><text:span text:style-name="T1">Antihermetrie:</text:span></text:span><text:span text:style-name="T1"> Das Fehlen einer metrischen Struktur in einem definierten Unterraum, der dann euklidische oder pseudoeuklidische Eigenschaften hat. (1, 192)</text:span><text:line-break/><text:span text:style-name="Strong_20_Emphasis"><text:span text:style-name="T1">Antikonjunktor:</text:span></text:span><text:span text:style-name="T1"> Ein auf die negative → Zeithelizität bezogener Konjunktor. (2, 220)</text:span><text:line-break/><text:span text:style-name="Strong_20_Emphasis"><text:span text:style-name="T1">Apeiron:</text:span></text:span><text:span text:style-name="T1"> Möglicher Bereich der → Welt außerhalb des Definitionsintervalles des Unterraumes physischer Raumzeit. (2, 67)</text:span><text:line-break/><text:span text:style-name="T1">Raum- und Zeitlosigkeit außerhalb des zeitlichen geschlossenen Definitionsintervalles 0 ≤ τ ≤ θ &lt; ∞ (Äon) der Raumzeit. (3, 31)</text:span><text:line-break/><text:span text:style-name="Strong_20_Emphasis"><text:span text:style-name="T1">Apeironstruktur, postaktuell:</text:span></text:span><text:span text:style-name="T1"> Algebraische Strukturen metaphorisch „nach“  t = θ. (3, 70)</text:span><text:line-break/><text:span text:style-name="Strong_20_Emphasis"><text:span text:style-name="T1">Apeironstruktur, präformativ:</text:span></text:span><text:span text:style-name="T1"> Algebraische Strukturen metaphorisch „vor“  t = 0, die bei t = 0 in die Zeitlichkeit eintreten und als raum- und zeitlose Zahlen die kosmische Bewegung begleiten. (3, 62)</text:span><text:line-break/><text:span text:style-name="Strong_20_Emphasis"><text:span text:style-name="T1">Architektureinheit, semantisch:</text:span></text:span><text:span text:style-name="T1"> In ihrer Bedeutung sich unterscheidende und nicht vertauschbare Unterräume der → Welt. (1, 192)</text:span><text:line-break/><text:span text:style-name="Strong_20_Emphasis"><text:span text:style-name="T1">Argumentselektor:</text:span></text:span><text:span text:style-name="T1"> Ein → Selektor, von dem ein → Funktionalselektor abhängt. (1, 116)<text:line-break/></text:span><text:line-break/><text:span text:style-name="Strong_20_Emphasis"><text:span text:style-name="T1">Baryneutrino:</text:span></text:span><text:span text:style-name="T1"> Provisorische Bezeichnung für das elektrisch neutrale Komplement zum Elektron, dem aber nur eine formale Existenz zukommt. (2, 13)</text:span><text:line-break/><text:span text:style-name="Strong_20_Emphasis"><text:span text:style-name="T1">Basisanstieg:</text:span></text:span><text:span text:style-name="T1"> Anstieg der → Protosimplexbesetzungen im Term einer → komplexen Hermetrieform für den Fall einer zeitlich konstanten Grundbesetzung als Gerüststruktur. (2, 325)</text:span><text:line-break/><text:span text:style-name="Strong_20_Emphasis"><text:span text:style-name="T1">Basishermetrie:</text:span></text:span><text:span text:style-name="T1"> Metrische Strukturen in den durch die Strukturierung der Koordinatenmenge des Hyperraumes bedingten Unterräumen. (3, 78)</text:span><text:line-break/><text:span text:style-name="Strong_20_Emphasis"><text:span text:style-name="T1">Basissignatur:</text:span></text:span><text:span text:style-name="T1"> Die Indizierung des kovarianten Teiles in einem → Fundamentalkondensor. (1, 157)</text:span><text:line-break/><text:span text:style-name="Strong_20_Emphasis"><text:span text:style-name="T1">Binärfeld</text:span></text:span><text:span text:style-name="T1">: Diejenigen → Fundamentalkondensoren, bei denen 2 verschiedene Elemente des → Korrelators in Wechselbeziehung stehen. (1, 156)<text:line-break/></text:span><text:line-break/><text:span text:style-name="Strong_20_Emphasis"><text:span text:style-name="T1">Chronon:</text:span></text:span><text:span text:style-name="T1"> Das durch die Existenz des → Weltmetrons bedingte nicht teilbare Zeitelement. (2, 27)<text:line-break/></text:span><text:line-break/><text:span text:style-name="Strong_20_Emphasis"><text:span text:style-name="T1">Distributorzahl:</text:span></text:span><text:span text:style-name="T1"> Quantenzahl des → Strukturdistributors, die mit der empirischen Seltsamkeitszahl identisch ist. (2, 285)</text:span><text:line-break/><text:span text:style-name="Strong_20_Emphasis"><text:span text:style-name="T1">Doublettziffer:</text:span></text:span><text:span text:style-name="T1"> Neu eingeführte Quantenzahl, die das Auftreten von mehrfachen Isospindoubletts verständlich macht. (2, 283)<text:line-break/></text:span><text:line-break/><text:span text:style-name="Strong_20_Emphasis"><text:span text:style-name="T1">Einheitsselekto</text:span></text:span><text:span text:style-name="T1">r</text:span><text:span text:style-name="Strong_20_Emphasis"><text:span text:style-name="T1">:</text:span></text:span><text:span text:style-name="T1"> Ein → Selektor, dessen Wirkung stets den Wert 1 als Zahl liefert. (1, 116)</text:span><text:line-break/><text:span text:style-name="Strong_20_Emphasis"><text:span text:style-name="T1">Endogenspin:</text:span></text:span><text:span text:style-name="T1"> Vektor, dessen Richtung vom Umlaufsinn eines → Weltmetrons bestimmt wird und in das Innere der von diesen Metronen begrenzten Zellen des → Welttensoriums weist. (1, 178)</text:span><text:line-break/><text:span text:style-name="Strong_20_Emphasis"><text:span text:style-name="T1">Endogenwelt:</text:span></text:span><text:span text:style-name="T1"> Eine aus im Sinn des → Endogenspins orientierten Zellen strukturierte → Welt. (1, 178)</text:span><text:line-break/><text:span text:style-name="Strong_20_Emphasis"><text:span text:style-name="T1">Entelechale Dimension:</text:span></text:span><text:span text:style-name="T1"> Eine zur physischen Raumzeit normale verborgene Weltdimension, die wie die → äonische Dimension imaginär zählt. (2, 21)</text:span><text:line-break/><text:soft-page-break/><text:span text:style-name="Strong_20_Emphasis"><text:span text:style-name="T1">Ereignis, latent:</text:span></text:span><text:span text:style-name="T1"> Ein → Weltpunkt außerhalb des raumzeitlichen Unterraumes der → Welt. (1, 52)</text:span><text:line-break/><text:span text:style-name="Strong_20_Emphasis"><text:span text:style-name="T1">Ereignis, manifest:</text:span></text:span><text:span text:style-name="T1"> Ein → Weltpunkt innerhalb des Unterraumes der Raumzeit. (1, 52)</text:span><text:line-break/><text:span text:style-name="Strong_20_Emphasis"><text:span text:style-name="T1">Eschatologische Sphärentrinität:</text:span></text:span><text:span text:style-name="T1"> Die das → Äon als zeitliches Definitionsintervall der Raumzeit begrenzende Trinität monometronischer Sphären (räumlich) als Endereignis der Raumzeit. (2, 62)</text:span><text:line-break/><text:span text:style-name="Strong_20_Emphasis"><text:span text:style-name="T1">Exogenspin:</text:span></text:span><text:span text:style-name="T1"> Dem → Endogenspin entgegengesetzt orientierter Umlaufsinn. (1, 178)</text:span><text:line-break/><text:span text:style-name="Strong_20_Emphasis"><text:span text:style-name="T1">Exogenwelt:</text:span></text:span><text:span text:style-name="T1"> Eine im Sinn des → Exogenspins in Analogie zur → Endogenwelt strukturierte → Welt. (1, 178)</text:span><text:line-break/><text:span text:style-name="Strong_20_Emphasis"><text:span text:style-name="T1">Externzone:</text:span></text:span><text:span text:style-name="T1"> Die äußere → Konfigurationszone eines Terms → komplexer Hermetrie. (2, 262)<text:line-break/></text:span><text:line-break/><text:span text:style-name="Strong_20_Emphasis"><text:span text:style-name="T1">Feinstruktur, metronisch:</text:span></text:span><text:span text:style-name="T1"> Die metronische Struktur eines Raumes, dessen Dimensionszahl über derjenigen des betreffenden → Metrons liegt. (1, 135)</text:span><text:line-break/><text:span text:style-name="Strong_20_Emphasis"><text:span text:style-name="T1">Feinstrukturselektor:</text:span></text:span><text:span text:style-name="T1"> Ein → Selektor, der die Feinstruktur eines metronisierten Raumes beschreibt. (1, 138)</text:span><text:line-break/><text:span text:style-name="Strong_20_Emphasis"><text:span text:style-name="T1">Feinstrukturziffer:</text:span></text:span><text:span text:style-name="T1"> Jede Zahl in der Folge der vom → Feinstrukturselektor ausgewählten → Metronenziffern. (1, 138)</text:span><text:line-break/><text:span text:style-name="Strong_20_Emphasis"><text:span text:style-name="T1">Feldaktivator:</text:span></text:span><text:span text:style-name="T1"> Der antihermitesche Teil eines → synmetronischen Fundamentaltensors. (2, 82)</text:span><text:line-break/><text:span text:style-name="Strong_20_Emphasis"><text:span text:style-name="T1">Feldselektor:</text:span></text:span><text:span text:style-name="T1"> Ein → Selektor oder auch → Funktionalselektor, dessen Wirkung als Feldfunktion erscheint. (1, 138)</text:span><text:line-break/><text:span text:style-name="Strong_20_Emphasis"><text:span text:style-name="T1">Flukton:</text:span></text:span><text:span text:style-name="T1"> Eine dynamische → Prototrope als strukturelles Element → metronischer Kondensationen. (2, 186)</text:span><text:line-break/><text:span text:style-name="Strong_20_Emphasis"><text:span text:style-name="T1">Fluktonkonjugation:</text:span></text:span><text:span text:style-name="T1"> Zyklischer Austausch von → Fluktonen. (2, 197)</text:span><text:line-break/><text:span text:style-name="Strong_20_Emphasis"><text:span text:style-name="T1">Fluktonspin:</text:span></text:span><text:span text:style-name="T1"> Spinvektor normal zur Ebene der zyklischen Bewegung des → Fluktons. (2, 201)</text:span><text:line-break/><text:span text:style-name="Strong_20_Emphasis"><text:span text:style-name="T1">Flussaggregat:</text:span></text:span><text:span text:style-name="T1"> Aggregat zyklischer → Kondensorflüsse in Form von → Fluktonen. (2, 158)</text:span><text:line-break/><text:span text:style-name="Strong_20_Emphasis"><text:span text:style-name="T1">Flussklasse:</text:span></text:span><text:span text:style-name="T1"> Ein dimensionelles System von → Flussaggregaten, die von einer konkreten → Kondensorsignatur bestimmt werden und isomere Flussklassen ermöglichen. (2, 158)</text:span><text:line-break/><text:span text:style-name="Strong_20_Emphasis"><text:span text:style-name="T1">Fremdfeldkorrelation:</text:span></text:span><text:span text:style-name="T1"> Wechselbeziehung konkreter → synmetronischer Strukturen mit externen Feldern, die im zweiten → Gültigkeitsbereich durch den → Korrelationsexponenten bestimmt wird. (2, 112)</text:span><text:line-break/><text:span text:style-name="Strong_20_Emphasis"><text:span text:style-name="T1">Fremdfeldkorrelator:</text:span></text:span><text:span text:style-name="T1"> Ein → Selektor, der die → Fremdfeldkorrelation beschreibt. (2, 115)</text:span><text:line-break/><text:span text:style-name="Strong_20_Emphasis"><text:span text:style-name="T1">Fremdfeldselektor:</text:span></text:span><text:span text:style-name="T1"> Der durch den → Korrelationstensor ergänzte → Fundamentalkondensor, in welchem dann das Fremdfeld durch den → Korrelationstensor ausgedrückt wird. (2, 108)</text:span><text:line-break/><text:span text:style-name="Strong_20_Emphasis"><text:span text:style-name="T1">Fundamentalkondensor:</text:span></text:span><text:span text:style-name="T1"> Der → Selektor des Maßes einer metronischen → Kondensation. (1, 155)</text:span><text:line-break/><text:span text:style-name="Strong_20_Emphasis"><text:span text:style-name="T1">Fundamentalselektor:</text:span></text:span><text:span text:style-name="T1"> Ein tensorieller Selektor, dessen Wirkung einen Fundamentaltensor erzeugt und stets die Iteration von zwei verschiedenen oder gleichen → Gitterkernen ist. (1, 132)</text:span><text:line-break/><text:span text:style-name="Strong_20_Emphasis"><text:span text:style-name="T1">Fundamentalsphäre:</text:span></text:span><text:span text:style-name="T1"> Die innere Sphäre einer → kosmogonischen oder → eschatologischen Sphärentrinität. (2, 58)</text:span><text:line-break/><text:span text:style-name="Strong_20_Emphasis"><text:span text:style-name="T1">Funktionalselektor:</text:span></text:span><text:span text:style-name="T1"> Ein übergeordneter → Selektor, der funktional von anderen → Selektoren abhängt. (1, 116)</text:span><text:line-break/><text:span text:style-name="Strong_20_Emphasis"><text:span text:style-name="T1">Futuralpotenz:</text:span></text:span><text:span text:style-name="T1"> Die auf ein Ereignis bezogene Gesamtheit möglicher Steuerungen aus der → äonischen Dimension von Aktualisierungen in später liegende Ereignisse. (2, 24)<text:line-break/></text:span><text:line-break/><text:span text:style-name="Strong_20_Emphasis"><text:span text:style-name="T1">Gitter, metronisch:</text:span></text:span><text:span text:style-name="T1"> Das durch das → Metron bedingte Koordinatengitter im Gegensatz zum infinitesimalen Koordinatennetz. (1, 110)</text:span><text:line-break/><text:span text:style-name="Strong_20_Emphasis"><text:span text:style-name="T1">Gitterkern:</text:span></text:span><text:span text:style-name="T1"> Tensorieller → Selektor, der als Kern eines metronischen Integraloperators den Zustand einer metronischen → Kondensation beschreibt. (1, 148)</text:span><text:line-break/><text:span text:style-name="Strong_20_Emphasis"><text:span text:style-name="T1">Gitterselektor:</text:span></text:span><text:span text:style-name="T1"> Ein → Selektor, der im euklidischen bzw. pseudoeuklidischen Fall die durch das → Metron bedingte endliche Teilung des geradlinigen äquidistanten → Gitters beschreibt. (1, 140)</text:span><text:line-break/><text:span text:style-name="Strong_20_Emphasis"><text:span text:style-name="T1">Gravitationsgrenze:</text:span></text:span><text:span text:style-name="T1"> Endlicher Abstand vom Gravitationszentrum, wo der gravitative Feldvektor sein Vorzeichen wechselt, sodass diese Grenze als Grenze des attraktiven Gravitationsfeldes aufzufassen ist. (1, 88)</text:span><text:line-break/><text:span text:style-name="Strong_20_Emphasis"><text:span text:style-name="T1">Graviton:</text:span></text:span><text:span text:style-name="T1"> Hypothetische Quanten des Gravitationsfeldes, deren Existenz sich aus einer → </text:span><text:soft-page-break/><text:span text:style-name="T1">Hermetrieform anbietet. (1, 223)</text:span><text:line-break/><text:span text:style-name="Strong_20_Emphasis"><text:span text:style-name="T1">Grundflussverlauf:</text:span></text:span><text:span text:style-name="T1"> Zeitlicher Verlauf → synmetronischer Kondensationsstufen, die als dynamische → Prototrope das → Flukton bilden. (2, 186)</text:span><text:line-break/><text:span text:style-name="Strong_20_Emphasis"><text:span text:style-name="T1">Gültigkeitsbereich, metronisch:</text:span></text:span><text:span text:style-name="T1"> Es handelt sich hierbei um Bereiche approximativer Natur. So kennzeichnet der erste Gültigkeitsbereich (niedrige → Metronenziffern) den Bereich exakter Lösungen, während der zweite Gültigkeitsbereich approximierte Lösungen im Fall hoher Metronenziffern gestattet, sodass der dritte Gültigkeitsbereich mit verschwindendem → Metron (Flächeninhalt geht gegen 0) infinitesimale Lösungen mikromarer Natur und der vierte Gültigkeitsbereich nach dem Korrespondenzprinzip den Übergang in das makromare Feldkontinuum kennzeichnet. (1, 208)<text:line-break/></text:span><text:line-break/><text:span text:style-name="Strong_20_Emphasis"><text:span text:style-name="T1">Hermetrie:</text:span></text:span><text:span text:style-name="T1"> Ein nichteuklidisch strukturierter Unterraum, dessen Semantik nach physikalischen Prinzipien ausgedeutet wurde. (1, 192)</text:span><text:line-break/><text:span text:style-name="Strong_20_Emphasis"><text:span text:style-name="T1">Hermetriecharakteristik:</text:span></text:span><text:span text:style-name="T1"> Gesamtheit der → singulären Schirmfelder, also die Gesamtheit derjenigen → Fundamentalkondensoren, deren → Basis­ und Kontrasignaturen identisch sind und nur durch die Indizierung eines → Gitterkerns als → Struktureinheit bestimmt wird. (2, 187)</text:span><text:line-break/><text:span text:style-name="Strong_20_Emphasis"><text:span text:style-name="T1">Hermetrieform:</text:span></text:span><text:span text:style-name="T1"> Mögliche Formen der → Hermetrie innerhalb des → Welttensoriums. (1, 194)</text:span><text:line-break/><text:span text:style-name="Strong_20_Emphasis"><text:span text:style-name="T1">Hermetriestruktur:</text:span></text:span><text:span text:style-name="T1"> Die hermetrische Strukturierung von → Weltstrukturen. (1, 195)</text:span><text:line-break/><text:span text:style-name="Strong_20_Emphasis"><text:span text:style-name="T1">Hyperraum:</text:span></text:span><text:span text:style-name="T1"> Der nach einem Dimensionsgesetz neben einem R</text:span><text:span text:style-name="T2">6</text:span><text:span text:style-name="T1"> (materielle Welt) mögliche R</text:span><text:span text:style-name="T2">12 </text:span><text:span text:style-name="T1">. (3, 15)</text:span><text:line-break/><text:span text:style-name="Strong_20_Emphasis"><text:span text:style-name="T1">Hyperraumdynamik:</text:span></text:span><text:span text:style-name="T1"> Die durch die Abbildungen der Unterraumstrukturen des Hyperraumes ineinander bedingten dynamischen Prozesse. (3, 23)</text:span><text:line-break/><text:span text:style-name="Strong_20_Emphasis"><text:span text:style-name="T1">Hyperselektor:</text:span></text:span><text:span text:style-name="T1"> Ein → Selektor, der die durch das → Metron bedingte Koordinatenteilung geodätischer Koordinaten einer nichteuklidischen Struktur beschreibt und vom → Gitterselektor abweicht, wenn eine solche Struktur existiert. (1, 140)</text:span><text:line-break/><text:span text:style-name="Strong_20_Emphasis"><text:span text:style-name="T1">Hyperstruktur:</text:span></text:span><text:span text:style-name="T1"> Ein vollständig vom → Metron bestimmter Raum, der als → Strukturtensorium durch einen → Feinstrukturselektor bestimmt wird. (1, 136)<text:line-break/></text:span><text:line-break/><text:span text:style-name="Strong_20_Emphasis"><text:span text:style-name="T1">Imaginärkondensation:</text:span></text:span><text:span text:style-name="T1"> Eine metronische → Kondensation, die nur in einem Bereich imaginärer Koordinaten definiert ist.</text:span><text:line-break/><text:span text:style-name="Strong_20_Emphasis"><text:span text:style-name="T1">Imponderabilität:</text:span></text:span><text:span text:style-name="T1"> Die Nichtwägbarkeit freier Feldenergie, die durch eine verschwindende Ruhemasse gekennzeichnet ist. (1, 13)</text:span><text:line-break/><text:span text:style-name="Strong_20_Emphasis"><text:span text:style-name="T1">Informationshermetrie:</text:span></text:span><text:span text:style-name="T1"> Kennzeichnet die im Unterraum informatorischer Koordinaten (x</text:span><text:span text:style-name="T2">7</text:span><text:span text:style-name="T1">, x</text:span><text:span text:style-name="T2">8</text:span><text:span text:style-name="T1">) möglichen Strukturen hermetrischer Art. (3, 115)</text:span><text:line-break/><text:span text:style-name="Strong_20_Emphasis"><text:span text:style-name="T1">Internzone:</text:span></text:span><text:span text:style-name="T1"> Die → Konfigurationszone eines Terms → komplexer Hermetrie, deren → Protosimplexbesetzung quadratisch ansteigt und die zwischen der → Zentralzone und der → Mesozone liegt. (2, 261)</text:span><text:line-break/><text:span text:style-name="Strong_20_Emphasis"><text:span text:style-name="T1">Isohelizität:</text:span></text:span><text:span text:style-name="T1"> Auf den → Isomorphiespin (Isospin) bezogene → Zeithelizität. (2, 285)</text:span><text:line-break/><text:span text:style-name="Strong_20_Emphasis"><text:span text:style-name="T1">Isomorphiespin:</text:span></text:span><text:span text:style-name="T1"> Spinkomponente einer → Weltstruktur als → Hermetrieform im imaginären Unterraum der → Welt, die mit dem empirischen Isospin identisch ist. (2, 213)</text:span><text:line-break/><text:span text:style-name="Strong_20_Emphasis"><text:span text:style-name="T1">Isoneutrino:</text:span></text:span><text:span text:style-name="T1"> Eine Komponente des β­-Neutrinos, die formal nur vom → Isomorphiespin bestimmt wird. (2, 353)<text:line-break/></text:span><text:line-break/><text:span text:style-name="Strong_20_Emphasis"><text:span text:style-name="T1">Komplexkondensation:</text:span></text:span><text:span text:style-name="T1"> Die metronische → Kondensation bezieht sich sowohl auf imaginäre als auch auf reelle Koordinaten und ist daher über dem komplexen algebraischen Zahlenkörper definiert. (1, 194)</text:span><text:line-break/><text:span text:style-name="Strong_20_Emphasis"><text:span text:style-name="T1">Kompositionsfeld:</text:span></text:span><text:span text:style-name="T1"> Übergeordnetes Strukturfeld, welches durch die funktionale Wechselbeziehung von → Partialstrukturen entsteht. (1, 139)</text:span><text:line-break/><text:span text:style-name="Strong_20_Emphasis"><text:span text:style-name="T1">Kompressorisostasie:</text:span></text:span><text:span text:style-name="T1"> Prinzip eines dynamischen Gleichgewichtes interner → Kopplungsstrukturen eines Terms → komplexer Hermetrie, welches einerseits durch die Ausgleichstendenz des → Raumkompressors und andererseits durch die gegenläufige Tendenz des → Kondensorflusses verursacht wird. (2, 158)</text:span><text:line-break/><text:soft-page-break/><text:span text:style-name="Strong_20_Emphasis"><text:span text:style-name="T1">Kondensation, metronisch:</text:span></text:span><text:span text:style-name="T1"> Relative Verdichtung der → Metronen bei der Projektion von → Hyperselektoren auf ein → Gitter. (1, 152)</text:span><text:line-break/><text:span text:style-name="Strong_20_Emphasis"><text:span text:style-name="T1">Kondensationsstufe:</text:span></text:span><text:span text:style-name="T1"> Quantenhafte diskrete Stufe einer metronischen → Kondensation. (1, 195)</text:span><text:line-break/><text:span text:style-name="Strong_20_Emphasis"><text:span text:style-name="T1">Kondensfeldselektor:</text:span></text:span><text:span text:style-name="T1"> Ein Selektor der kovarianten Differentiation unter Berücksichtigung des → Metrons und der → Partialstrukturen. (1, 157)</text:span><text:line-break/><text:span text:style-name="Strong_20_Emphasis"><text:span text:style-name="T1">Kondensorbrücke:</text:span></text:span><text:span text:style-name="T1"> Partielle → Kopplungsgruppe aus hermetrischen und entsprechenden antihermetischen → Fundamentalkondensoren. (2, 122)</text:span><text:line-break/><text:span text:style-name="Strong_20_Emphasis"><text:span text:style-name="T1">Kondensorfluss:</text:span></text:span><text:span text:style-name="T1"> Der zeitliche Fluss des Strukturzustandes eines → Fundamentalkondensors, der in Form von → Grundflüssen fluktonischer Art zyklisch zwischen dem → Korrelations- und → Korrespondenzmaximum erfolgt. (2, 156)</text:span><text:line-break/><text:span text:style-name="Strong_20_Emphasis"><text:span text:style-name="T1">Kondensorkonstante:</text:span></text:span><text:span text:style-name="T1"> Kosmologische Konstante, die durch empirische Naturkonstanten bestimmbar ist, derart, dass die funktionale Abhängigkeit vom momentanen → Weltalter kompensiert wird. (2, 25)</text:span><text:line-break/><text:span text:style-name="Strong_20_Emphasis"><text:span text:style-name="T1">Kondensorquelle:</text:span></text:span><text:span text:style-name="T1"> Eine Metapher aus der Potentialtheorie, welche ein System von Maxima eines Satzes → Fundamentalkondensoren umfasst. (2, 123)</text:span><text:line-break/><text:span text:style-name="Strong_20_Emphasis"><text:span text:style-name="T1">Kondensorsenke:</text:span></text:span><text:span text:style-name="T1"> Eine der → Kondensorquelle entsprechende Metapher, die sich auf die Kondensorminima bezieht. (2, 123)</text:span><text:line-break/><text:span text:style-name="Strong_20_Emphasis"><text:span text:style-name="T1">Kondensorsignatu</text:span></text:span><text:span text:style-name="T1">r</text:span><text:span text:style-name="Strong_20_Emphasis"><text:span text:style-name="T1">:</text:span></text:span><text:span text:style-name="T1"> → Basis­, Kontra­ und Wirkungssignatur eines → Fundamentalkondensors.</text:span><text:line-break/><text:span text:style-name="Strong_20_Emphasis"><text:span text:style-name="T1">Konfigurationszahl:</text:span></text:span><text:span text:style-name="T1"> Eine zur Klassifikation interner → Kopplungsstrukturen → komplexer Hermetrieformen erforderliche Quantenzahl, die mit der um 1 additiv erhöhten empirischen Baryonenzahl identisch ist. (2, 263)</text:span><text:line-break/><text:span text:style-name="Strong_20_Emphasis"><text:span text:style-name="T1">Konfigurationszone:</text:span></text:span><text:span text:style-name="T1"> Es handelt sich um interne Strukturzonen unterschiedlicher Dichte und unterschiedlicher Besetzungsanstiege durch → Protosimplexe, welche die Terme komplexer Hermetrie kennzeichnen. (2, 263)</text:span><text:line-break/><text:span text:style-name="Strong_20_Emphasis"><text:span text:style-name="T1">Konjugationsisomerie:</text:span></text:span><text:span text:style-name="T1"> Es handelt sich um die Klasse von Isomerien einer → Kopplungsstruktur, welche durch die Ortho- oder Paraeinstellung der → Fluktonspins beim Prozess der → Korrelation möglich wird. (2, 203)</text:span><text:line-break/><text:span text:style-name="Strong_20_Emphasis"><text:span text:style-name="T1">Konjunktivgesetz:</text:span></text:span><text:span text:style-name="T1"> Beschreibt die Prinzipien der Verbindung korrelativer Art zwischen → Protosimplexen. (2, 196)</text:span><text:line-break/><text:span text:style-name="Strong_20_Emphasis"><text:span text:style-name="T1">Konjunktor:</text:span></text:span><text:span text:style-name="T1"> Der integrale → Selektor, der die durch einen → Konjunktiv bedingte → Korrelation von → Protosimplexen explizit beschreibt. (2, 202)</text:span><text:line-break/><text:span text:style-name="Strong_20_Emphasis"><text:span text:style-name="T1">Konjunktor, prototrop:</text:span></text:span><text:span text:style-name="T1"> Der → Konjunktor nur eines → Fluktons. (2, 196)</text:span><text:line-break/><text:span text:style-name="Strong_20_Emphasis"><text:span text:style-name="T1">Konjunktorisomerie:</text:span></text:span><text:span text:style-name="T1"> Die durch die Anordnungsmöglichkeiten → prototroper Konjunktoren in einer Kopplungsstruktur möglichen Isomerien dieser Struktur. (2, 198)</text:span><text:line-break/><text:span text:style-name="Strong_20_Emphasis"><text:span text:style-name="T1">Konjunktorspin:</text:span></text:span><text:span text:style-name="T1"> Der durch einen → Konjunktor bedingte Spin im Fall eines zyklischen → Kondensorflusses. (2, 202)</text:span><text:line-break/><text:span text:style-name="Strong_20_Emphasis"><text:span text:style-name="T1">Konjunktorvalenz:</text:span></text:span><text:span text:style-name="T1"> Zahl der → Grundflüsse, die in einem → Konjunktor korrelieren. (2, 198)</text:span><text:line-break/><text:span text:style-name="Strong_20_Emphasis"><text:span text:style-name="T1">Konstantenselektor:</text:span></text:span><text:span text:style-name="T1"> Ein mit dem → Einheitsselektor verwandter → Selektor, dessen Wirkung stets die gleiche Konstante liefert. (1, 117)</text:span><text:line-break/><text:span text:style-name="Strong_20_Emphasis"><text:span text:style-name="T1">Kontaktkonjunktiv:</text:span></text:span><text:span text:style-name="T1"> Ein → Konjunktiv, der durch → Schirmfelder indirekt vermittelt wird. (2, 197)<text:line-break/></text:span><text:span text:style-name="Strong_20_Emphasis"><text:span text:style-name="T1">Kontrasignatur:</text:span></text:span><text:span text:style-name="T1"> Die Indizierung des kontravarianten Strukturanteils eines als → Binärfeld erscheinenden gemischtvarianten → Fundamentalkondensors. (1, 157)</text:span><text:line-break/><text:span text:style-name="Strong_20_Emphasis"><text:span text:style-name="T1">Koordinationsselektor, orientiert:</text:span></text:span><text:span text:style-name="T1"> Es handelt sich um einen Koordinationsselektor, dessen Wirkung zugleich die vektoriellen Orientierungen der Koordinaten festlegt. (1, 117)</text:span><text:line-break/><text:span text:style-name="Strong_20_Emphasis"><text:span text:style-name="T1">Koordinationsselektor, skalar:</text:span></text:span><text:span text:style-name="T1"> Durch dieses Auswahlprinzip werden die jeweiligen durch das → Metron bedingten Koordinatenteilungen bestimmt. (1, 116)</text:span><text:line-break/><text:span text:style-name="Strong_20_Emphasis"><text:span text:style-name="T1">Kopplungsgruppe:</text:span></text:span><text:span text:style-name="T1"> Ein System von Korrelationsselektoren (extremal), welches maximal acht Elemente enthält. (2, 122)</text:span><text:line-break/><text:span text:style-name="Strong_20_Emphasis"><text:span text:style-name="T1">Kopplungsselektor:</text:span></text:span><text:span text:style-name="T1"> Ein skalarer → Selektor, der unter bestimmten Bedingungen aus dem selektorhaften → Kopplungstensor bildbar ist. (1, 167)</text:span><text:line-break/><text:span text:style-name="Strong_20_Emphasis"><text:span text:style-name="T1">Kopplungsstruktur:</text:span></text:span><text:span text:style-name="T1"> Struktureller Aufbau eines korrelativen Gefüges aus → Protosimplexen. (2, </text:span><text:soft-page-break/><text:span text:style-name="T1">123)</text:span><text:line-break/><text:span text:style-name="Strong_20_Emphasis"><text:span text:style-name="T1">Kopplungstensor:</text:span></text:span><text:span text:style-name="T1"> Da das Prinzip der Varianzstufenänderung im Fall einer → Polymetrie von → Partialstrukturen nicht zu gelten braucht, erscheint ein tensorieller Kopplungsselektor als Faktor vor einigen → Fundamentalkondensoren gemischtvarianter Natur. (1, 167)</text:span><text:line-break/><text:span text:style-name="Strong_20_Emphasis"><text:span text:style-name="T1">Korrelation:</text:span></text:span><text:span text:style-name="T1"> Die interne Wechselbeziehung von → Protosimplexen im → kompositiven Term einer → komplexen Hermetrieform. (2, 91)</text:span><text:line-break/><text:span text:style-name="Strong_20_Emphasis"><text:span text:style-name="T1">Korrelationsexponent:</text:span></text:span><text:span text:style-name="T1"> Ein Exponent, der im zweiten → Gültigkeitsbereich die → synmetronischen Linearaggregate von → Fundamentalkondensoren auf die → kompositive Partiallösung reduziert. (2, 112)</text:span><text:line-break/><text:span text:style-name="Strong_20_Emphasis"><text:span text:style-name="T1">Korrelationskonjunktiv:</text:span></text:span><text:span text:style-name="T1"> Ein → Konjunktiv, der direkt durch die dynamische Konjugation von → Fluktonen vermittelt wird. (2, 197)</text:span><text:line-break/><text:span text:style-name="Strong_20_Emphasis"><text:span text:style-name="T1">Korrelationsselektor:</text:span></text:span><text:span text:style-name="T1"> Ein Skalarselektor, der die → Korrelation zwischen zwei Elementen des → synmetronischen Korrelators beschreibt. (2, 119)</text:span><text:line-break/><text:span text:style-name="Strong_20_Emphasis"><text:span text:style-name="T1">Korrelationsvermittle</text:span></text:span><text:span text:style-name="T1">r</text:span><text:span text:style-name="Strong_20_Emphasis"><text:span text:style-name="T1">:</text:span></text:span><text:span text:style-name="T1"> Die extradiagonalen Elemente des → Korrelators. (1, 151)</text:span><text:line-break/><text:span text:style-name="Strong_20_Emphasis"><text:span text:style-name="T1">Korrelator:</text:span></text:span><text:span text:style-name="T1"> Eine quadratische Hypermatrix, deren Elemente die → Fundamentalselektoren der → Partialstrukturen sind. (1, 151)</text:span><text:line-break/><text:span text:style-name="Strong_20_Emphasis"><text:span text:style-name="T1">Korrespondenz:</text:span></text:span><text:span text:style-name="T1"> Die externe Wechselbeziehung zwischen den → Kopplungsstrukturen korrespondierender Terme → komplexer Hermetrie. (2, 91)</text:span><text:line-break/><text:span text:style-name="Strong_20_Emphasis"><text:span text:style-name="T1">Korrespondenzkonjunktiv, orientiert:</text:span></text:span><text:span text:style-name="T1"> Die Erweiterung des Konjunktivbegriffes i.B. auf die → Korrespondenz, wobei die Orientierung die Richtung der übergreifenden → Kondensorflüsse anzeigt. (2, 233)</text:span><text:line-break/><text:span text:style-name="Strong_20_Emphasis"><text:span text:style-name="T1">Korrespondenzsystem:</text:span></text:span><text:span text:style-name="T1"> Eine Struktur höherer Ordnung aus korrespondierenden Termen → komplexer Hermetrie. Das System erscheint empirisch als nukleares oder atomares Strukturgefüge. (2, 233)</text:span><text:line-break/><text:span text:style-name="Strong_20_Emphasis"><text:span text:style-name="T1">Kosmische Bewegung:</text:span></text:span><text:span text:style-name="T1"> Integrale Bewegung des physischen Raumes in den imaginären → Weltkoordinaten. (1, 52)</text:span><text:line-break/><text:span text:style-name="Strong_20_Emphasis"><text:span text:style-name="T1">Kosmogonische Sphärentrinität:</text:span></text:span><text:span text:style-name="T1"> Zur → eschatologischen Sphärentrinität spiegelsymmetrische räumliche Struktur aus drei monometronischen Sphären, die als Eckereignis den Beginn des Äons, also der Raumzeit darstellt. (2, 58)</text:span><text:line-break/><text:span text:style-name="Strong_20_Emphasis"><text:span text:style-name="T1">Kreationsselektor:</text:span></text:span><text:span text:style-name="T1"> Dieser → Funktionalselektor wählt aus allen zahlentheoretischen Funktionen eines ganzzahligen Index alle diejenigen aus, die – als Zahlenfolgen aufgefasst – Fibonacci-Reihen bilden. (1, 126)<text:line-break/></text:span><text:line-break/><text:span text:style-name="Strong_20_Emphasis"><text:span text:style-name="T1">Leptoneutrino:</text:span></text:span><text:span text:style-name="T1"> Provisorischer Begriff für die untere Schranke des Spektrums der → Raumkondensationen. (2, 13)</text:span><text:line-break/><text:span text:style-name="Strong_20_Emphasis"><text:span text:style-name="T1">Lichtalterung:</text:span></text:span><text:span text:style-name="T1"> Eine eventuell mögliche photonische Wellenlängenverschiebung, die durch eine mögliche Gravitationsdynamik verursacht wird, aber weit unter den gegenwärtigen spektroskopischen Messbarkeitsschranken liegt. (2, 40)<text:line-break/></text:span><text:line-break/><text:span text:style-name="Strong_20_Emphasis"><text:span text:style-name="T1">Materiefeldquant:</text:span></text:span><text:span text:style-name="T1"> Oberbegriff für sämtliche Quantenstufen des allgemeinen Materiefeldes, der sowohl Quanten korpuskularer Art mit Ruhemasse als auch solche mit verschwindender Ruhemasse erfasst. (1, 13)</text:span><text:line-break/><text:span text:style-name="Strong_20_Emphasis"><text:span text:style-name="T1">Maximon:</text:span></text:span><text:span text:style-name="T1"> Eine hypothetische Partikel maximaler Ruhemasse, deren Wert (Naturkonstante) der Planckschen Masse entspricht und als Eichfaktor auftritt. (1, 247)</text:span><text:line-break/><text:span text:style-name="Strong_20_Emphasis"><text:span text:style-name="T1">Mesosphäre:</text:span></text:span><text:span text:style-name="T1"> Die mittlere monometronische Sphäre in der → kosmogonischen oder eschatologischen Sphärentrinität. (2, 58)</text:span><text:line-break/><text:span text:style-name="Strong_20_Emphasis"><text:span text:style-name="T1">Mesozone:</text:span></text:span><text:span text:style-name="T1"> Die in der → Protosimplexbesetzung linear ansteigende → Konfigurationszone eines Terms → komplexer Hermetrie, die den Internbereich abschließt. (2, 261)</text:span><text:line-break/><text:span text:style-name="Strong_20_Emphasis"><text:span text:style-name="T1">Metron:</text:span></text:span><text:span text:style-name="T1"> Eine geometrische Letzteinheit mit mindestens einer Dimension, durch welche ein allgemeiner Raum diskontinuierlich wird, weil dieses Metron nicht mehr teilbar ist. (1, 93)</text:span><text:line-break/><text:span text:style-name="Strong_20_Emphasis"><text:span text:style-name="T1">Metrondifferential:</text:span></text:span><text:span text:style-name="T1"> Minimaländerung einer zahlentheoretischen Funktion oder ihres → Selektors im Sinne einer Differenz, weil unter Voraussetzung des → Metrons der Limes zum Differential </text:span><text:soft-page-break/><text:span text:style-name="T1">(Infinitesimalkalkül) nicht durchführbar ist. (1, 103)</text:span><text:line-break/><text:span text:style-name="Strong_20_Emphasis"><text:span text:style-name="T1">Metronintegral:</text:span></text:span><text:span text:style-name="T1"> Summationsoperation von → Metrondifferentialen, die der infinitesimalen Integration analog ist. (1, 103)</text:span><text:line-break/><text:span text:style-name="Strong_20_Emphasis"><text:span text:style-name="T1">Metronintegrand:</text:span></text:span><text:span text:style-name="T1"> Der → Selektor, über den das → Metronintegral erstreckt wird. (1, 104)</text:span><text:line-break/><text:span text:style-name="Strong_20_Emphasis"><text:span text:style-name="T1">Metronspin:</text:span></text:span><text:span text:style-name="T1"> Vektor, vom Umlaufsinn eines zweidimensionalen → Metrons bestimmt (normal zur Metronfläche). (1, 142)</text:span><text:line-break/><text:span text:style-name="Strong_20_Emphasis"><text:span text:style-name="T1">Metronentensor:</text:span></text:span><text:span text:style-name="T1"> Der tensorielle → Spinselektor eines allgemeinen Feldes zweidimensionaler → Metronen in einem höherdimensionalen Raum. (1, 175)</text:span><text:line-break/><text:span text:style-name="Strong_20_Emphasis"><text:span text:style-name="T1">Metronenziffer:</text:span></text:span><text:span text:style-name="T1"> Laufende Ziffer der Einzelmetronen. (1, 103)</text:span><text:line-break/><text:span text:style-name="Strong_20_Emphasis"><text:span text:style-name="T1">Mundalentelechie:</text:span></text:span><text:span text:style-name="T1"> Die integrale Komponente aller Strukturen des physischen Raumes (Universum) in der → entelechalen Weltdimension. (2, 67)<text:line-break/></text:span><text:line-break/><text:span text:style-name="Strong_20_Emphasis"><text:span text:style-name="T1">Nullselekto</text:span></text:span><text:span text:style-name="T1">r</text:span><text:span text:style-name="Strong_20_Emphasis"><text:span text:style-name="T1">:</text:span></text:span><text:span text:style-name="T1"> Ein spezieller → Konstantenselektor, in dem die Konstante den Wert 0 hat, so dass die Wirkung dieses Nullselektors stets 0 liefert. (1, 116)<text:line-break/></text:span><text:line-break/><text:span text:style-name="Strong_20_Emphasis"><text:span text:style-name="T1">Operator, metronisch:</text:span></text:span><text:span text:style-name="T1"> Eine Rechenvorschrift unter Berücksichtigung des → Metrons, die stets als → Selektor aufgefasst werden kann. (1, 115)</text:span><text:line-break/><text:span text:style-name="Strong_20_Emphasis"><text:span text:style-name="T1">Orthokonjunktiv:</text:span></text:span><text:span text:style-name="T1"> Der dem → Orthokonjunktor entsprechende → Konjunktiv. (2, 202)</text:span><text:line-break/><text:span text:style-name="Strong_20_Emphasis"><text:span text:style-name="T1">Orthokonjunktor:</text:span></text:span><text:span text:style-name="T1"> Es handelt sich um diejenigen → Konjunktoren, von denen → Fluktonen mit → Fluktonspins in Orthoeinstellung verbunden werden. (2, 202)<text:line-break/></text:span><text:line-break/><text:span text:style-name="Strong_20_Emphasis"><text:span text:style-name="T1">Parakonjunktiv:</text:span></text:span><text:span text:style-name="T1"> Der → Konjunktiv eines Parakonjunktors. (2, 202)</text:span><text:line-break/><text:span text:style-name="Strong_20_Emphasis"><text:span text:style-name="T1">Parakonjunktor:</text:span></text:span><text:span text:style-name="T1"> Ein → Konjunktor, der Fluktonen mit → Fluktonspins in Paraeinstellung verbindet. (2, 202)</text:span><text:line-break/><text:span text:style-name="Strong_20_Emphasis"><text:span text:style-name="T1">Partialselektor:</text:span></text:span><text:span text:style-name="T1"> Ein → Funktionalselektor, der von → Partialstrukturen abhängt. (1, 151)</text:span><text:line-break/><text:span text:style-name="Strong_20_Emphasis"><text:span text:style-name="T1">Partialstruktur:</text:span></text:span><text:span text:style-name="T1"> Diese wird im Fall einer → Polymetrie jeweils durch ein Element des → Korrelators beschrieben, doch werden auch → Fundamentalkondensoren (→ Binärfelder) als solche Partialstrukturen bezeichnet. (1, 147)</text:span><text:line-break/><text:span text:style-name="Strong_20_Emphasis"><text:span text:style-name="T1">Polymetrie:</text:span></text:span><text:span text:style-name="T1"> Die Wechselbeziehung der → Fundamentalselektoren des → Korrelators zu einem → Kompositionsfeld, wenn der → Korrelator aus mehr als einem Element besteht. (1, 149)</text:span><text:line-break/><text:span text:style-name="Strong_20_Emphasis"><text:span text:style-name="T1">Ponderabilität:</text:span></text:span><text:span text:style-name="T1"> Die Wägbarkeit als Folge der Existenz einer Ruhemasse. (1, 13)</text:span><text:line-break/><text:span text:style-name="Strong_20_Emphasis"><text:span text:style-name="T1">Protofeld:</text:span></text:span><text:span text:style-name="T1"> Der hermitesche Teil eines → synmetronischen Fundamentaltensors. (2, 82)</text:span><text:line-break/><text:span text:style-name="Strong_20_Emphasis"><text:span text:style-name="T1">Protoselektor:</text:span></text:span><text:span text:style-name="T1"> Der → Funktionalselektor eines → Protofeldes. (2, 83)</text:span><text:line-break/><text:span text:style-name="Strong_20_Emphasis"><text:span text:style-name="T1">Protosimplex:</text:span></text:span><text:span text:style-name="T1"> Die einfachste Struktur, die nur aus den → Prototropen des → Fluktons und der → Schirmfelder aufgebaut ist. (2, 190)</text:span><text:line-break/><text:span text:style-name="Strong_20_Emphasis"><text:span text:style-name="T1">Protosimplexgenerator:</text:span></text:span><text:span text:style-name="T1"> Eine multiplikativ aus der → Strukturpotenz, dem → Basisanstieg und einer Anregefunktion (abhängig von den → Resonanzordnungen) gebildete Größe, durch welche die Besetzung der → Konfigurationszonen mit → Protosimplexen ermittelt werden kann. (2, 324)</text:span><text:line-break/><text:span text:style-name="Strong_20_Emphasis"><text:span text:style-name="T1">Protosimplexladung:</text:span></text:span><text:span text:style-name="T1"> Beschreibt die Vervielfachung der → Protosimplexe im Resonanzspektrum zu einem invarianten Grundmuster, dem stets die Protosimplexladung 1 zukommt. (2, 195)</text:span><text:line-break/><text:span text:style-name="Strong_20_Emphasis"><text:span text:style-name="T1">Protosimplextransfer:</text:span></text:span><text:span text:style-name="T1"> Die Verschiebung von → Protosimplexen von der → Mesozone in die → Externzone als Folge einer Linearität. (2, 341)</text:span><text:line-break/><text:span text:style-name="Strong_20_Emphasis"><text:span text:style-name="T1">Protosimplexwertigkeit:</text:span></text:span><text:span text:style-name="T1"> Die Zahl der → Kondensorsignaturen, die den jeweiligen → Protosimplex definieren. (2, 197)</text:span><text:line-break/><text:span text:style-name="Strong_20_Emphasis"><text:span text:style-name="T1">Protosphäre:</text:span></text:span><text:span text:style-name="T1"> Die äußere monometronische Sphäre der → kosmogonischen oder → eschatologischen Sphärentrinität. (2, 58)</text:span><text:line-break/><text:span text:style-name="Strong_20_Emphasis"><text:span text:style-name="T1">Prototrope:</text:span></text:span><text:span text:style-name="T1"> Urgestalten elementarer synmetronischer Kondensationsstufen, die als → Fluktonen oder → Schirmfelder erscheinen und die → Protosimplexe strukturieren. (2, 190)</text:span><text:line-break/><text:span text:style-name="Strong_20_Emphasis"><text:span text:style-name="T1">Prototropenkombinat:</text:span></text:span><text:span text:style-name="T1"> Eine der → Kopplungsstruktur entsprechende korrelative Kombination von → Prototropen, die als Maxima der Quellen von → Korrespondenzfeldern die → kompositive Kondensationsstufe strukturieren. (2, 191)</text:span></text:p>
      <text:p text:style-name="Text_20_body"><text:span text:style-name="Strong_20_Emphasis"><text:span text:style-name="T1">Raumhelizität:</text:span></text:span><text:span text:style-name="T1"> Die auf den reellen Unterraum (Universum) der → Welt bezogene → Zeithelizität. </text:span><text:soft-page-break/><text:span text:style-name="T1">(2, 285)</text:span><text:line-break/><text:span text:style-name="Strong_20_Emphasis"><text:span text:style-name="T1">Raumkompressor:</text:span></text:span><text:span text:style-name="T1"> Der auf das → Welttensorium bezogene → Strukturkompressor. (1, 186)</text:span><text:line-break/><text:span text:style-name="Strong_20_Emphasis"><text:span text:style-name="T1">Raumkondensation:</text:span></text:span><text:span text:style-name="T1"> Eine → Hermetrieform, bei der an die → Selbstkondensation der → Transkoordinaten eine → Kondensation des physischen Raumes strukturell eingebunden ist. (1, 195)</text:span><text:line-break/><text:span text:style-name="Strong_20_Emphasis"><text:span text:style-name="T1">Raumkondensor:</text:span></text:span><text:span text:style-name="T1"> Der auf das Welttensorium bezogene → Strukturkondensor, der in dieser Form als → Funktionalselektor den → Raumkompressor erzeugt. (1, 188)</text:span><text:line-break/><text:span text:style-name="Strong_20_Emphasis"><text:span text:style-name="T1">Raumschluss:</text:span></text:span><text:span text:style-name="T1"> Das Übergreifen von Weltstrukturen außerhalb des Unterraumes der Raumzeit in den physischen Raum. (2, 23)</text:span><text:line-break/><text:span text:style-name="Strong_20_Emphasis"><text:span text:style-name="T1">Raumspin:</text:span></text:span><text:span text:style-name="T1"> Komponente des allgemeinen → Stratonspins einer → Hermetrieform im reellen physischen Raum. Dieser Raumspin ist mit dem empirischen Spinbegriff identisch, der als Produkt aus Parität und Spinquantenzahl beschrieben wird. (2, 211)</text:span><text:line-break/><text:span text:style-name="Strong_20_Emphasis"><text:span text:style-name="T1">Raumspinkorrespondenz:</text:span></text:span><text:span text:style-name="T1"> Eine durch den → Raumspin bedingte Wechselwirkung. (2, 230)</text:span><text:line-break/><text:span text:style-name="Strong_20_Emphasis"><text:span text:style-name="T1">Raumspinneutrino:</text:span></text:span><text:span text:style-name="T1"> Die formal allein vom → Raumspin bestimmte Komponente des ß­Neutrinos. (2, 353)</text:span><text:line-break/><text:span text:style-name="Strong_20_Emphasis"><text:span text:style-name="T1">Raumzeitkondensation:</text:span></text:span><text:span text:style-name="T1"> Die Strukturform bei einer → Hermetrie aller → Weltkoordinaten. (1, 195)</text:span><text:line-break/><text:span text:style-name="Strong_20_Emphasis"><text:span text:style-name="T1">Realitätsschranke, gravitativ:</text:span></text:span><text:span text:style-name="T1"> Diese definiert eine mikromare und eine makromare Grenzdistanz (bezogen auf ein Gravitationszentrum), zwischen denen das Gravitationsfeld als reelle Größe existiert. (1, 92)</text:span><text:line-break/><text:span text:style-name="Strong_20_Emphasis"><text:span text:style-name="T1">Resonanzbasis:</text:span></text:span><text:span text:style-name="T1"> Ein dimensionsloser Zahlenfaktor, der allein vom Satz der Quantenzahlen eines invarianten Grundmusters abhängt und den Beginn des Spektrums der Resonanzen hinsichtlich des invarianten Massenterms des betreffenden Grundmusters markiert. (2, 337)</text:span><text:line-break/><text:span text:style-name="Strong_20_Emphasis"><text:span text:style-name="T1">Resonanzordnung:</text:span></text:span><text:span text:style-name="T1"> Es handelt sich um positive ganze Zahlen, von denen die möglichen Resonanzen im Resonanzspektrum eines Grundmusterterms beschrieben werden, derart, dass die Resonanzordnung 0 den Massenterm des Grundmusters wiedergibt. Die Resonanzordnungen werden nach oben begrenzt durch eine positive ganze Zahl, die wiederum allein vom Satz der Quantenzahlen des betreffenden Grundmusters abhängt. (2, 329)<text:line-break/></text:span><text:span text:style-name="Strong_20_Emphasis"><text:span text:style-name="T1">Resonanzraster:</text:span></text:span><text:span text:style-name="T1"> Eine dimensionslose Zahl, die allein vom Satz der Quantenzahlen des invarianten Grundmusters abhängt und die energetischen Abstände benachbarter Terme im Resonanzspektrum dieses Grundmusters bestimmt. (2, 337)</text:span><text:line-break/><text:span text:style-name="Strong_20_Emphasis"><text:span text:style-name="T1">Rheomorphismus:</text:span></text:span><text:span text:style-name="T1"> Die durch die Steuerung der Zeitstruktur bedingten Wahrscheinlichkeiten zur Wechselwirkung. (3, 4)<text:line-break/></text:span><text:line-break/><text:span text:style-name="Strong_20_Emphasis"><text:span text:style-name="T1">Schirmfeld, korrelativ:</text:span></text:span><text:span text:style-name="T1"> Es ist wie das → singuläre Schirmfeld definiert, doch sind seine identischen Kondensorsignaturen den extradiagonalen Korrelationsvermittlern zugeordnet. (2, 187)</text:span><text:line-break/><text:span text:style-name="Strong_20_Emphasis"><text:span text:style-name="T1">Schirmfeld, singulär:</text:span></text:span><text:span text:style-name="T1"> Ein Satz von → Fundamentalkondensoren, deren → Basis- und Kontrasignaturen identisch sind, aber aus Diagonalelementen der Hypermatrix des → Korrelators stammen. (2, 187)</text:span><text:line-break/><text:span text:style-name="Strong_20_Emphasis"><text:span text:style-name="T1">Schirmfeldkorrespondenz:</text:span></text:span><text:span text:style-name="T1"> Eine Wechselbeziehung zwischen zwei Termen → komplexer Hermetrie, die durch ihre integralen Schirmbilder (aufgebaut aus den prototropen Schirmfeldem der → Protosimplexe) erfolgt. (2, 232)</text:span><text:line-break/><text:span text:style-name="Strong_20_Emphasis"><text:span text:style-name="T1">Seinspotenz:</text:span></text:span><text:span text:style-name="T1"> Eine von metrischen Kondensationsstufen freie Form einer Hermetrie, die sich allein auf die → äonische Weltdimension bezieht. (2, 24)</text:span><text:line-break/><text:span text:style-name="Strong_20_Emphasis"><text:span text:style-name="T1">Selbstkondensation:</text:span></text:span><text:span text:style-name="T1"> Die → Hermetrie besteht nur als Kondensationszustand hinsichtlich der → Transkoordinaten. (1, 194)</text:span><text:line-break/><text:span text:style-name="Strong_20_Emphasis"><text:span text:style-name="T1">Selektor:</text:span></text:span><text:span text:style-name="T1"> Eine Auswahlregel, die aus der Menge positiver ganzer Zahlen Funktionswerte auswählt oder über einem allgemeineren Zahlenkörper erzeugt. (1, 115)</text:span><text:line-break/><text:span text:style-name="Strong_20_Emphasis"><text:span text:style-name="T1">Siebkette:</text:span></text:span><text:span text:style-name="T1"> Eine Folge von → Sieboperatoren. (1, 149)</text:span><text:line-break/><text:span text:style-name="Strong_20_Emphasis"><text:span text:style-name="T1">Sieboperator:</text:span></text:span><text:span text:style-name="T1"> Eine Operation, bei der in der Hypermatrix des → Korrelators ein → Gitterkern zum tensoriellen → Einheitsselektor und somit als Struktur gelöscht wird. (1, 149)</text:span><text:line-break/><text:span text:style-name="Strong_20_Emphasis"><text:span text:style-name="T1">Signaturisomerie:</text:span></text:span><text:span text:style-name="T1"> Die möglichen → Grundflüsse eines → Fluktons, deren Korrelationsexponenten </text:span><text:soft-page-break/><text:span text:style-name="T1">durch Permutationen einer vorgegebenen Kondensorsignatur auseinander hervorgehen. (2, 186)</text:span><text:line-break/><text:span text:style-name="Strong_20_Emphasis"><text:span text:style-name="T1">Simultankonjunktiv:</text:span></text:span><text:span text:style-name="T1"> Superposition von entgegengesetzt orientierten → Korrespondenzkonjunktiven im Rahmen einer allgemeinen → Korrespondenz von Termen → komplexer Hermetrie. (2, 233)</text:span><text:line-break/><text:span text:style-name="Strong_20_Emphasis"><text:span text:style-name="T1">Spinfeld:</text:span></text:span><text:span text:style-name="T1"> Beschreibt das Feld des → Metronenspins über dem betreffenden metronischen Bereich. (1, 141)</text:span><text:line-break/><text:span text:style-name="Strong_20_Emphasis"><text:span text:style-name="T1">Spinfeldselektor:</text:span></text:span><text:span text:style-name="T1"> Der → Feldselektor des → Spinfeldes. (1, 141)</text:span><text:line-break/><text:span text:style-name="Strong_20_Emphasis"><text:span text:style-name="T1">Spinkonjunktiv:</text:span></text:span><text:span text:style-name="T1"> Konjunktiv einer Korrespondenz über parallele oder antiparallele → Raumspinfelder. (2, 231)</text:span><text:line-break/><text:span text:style-name="Strong_20_Emphasis"><text:span text:style-name="T1">Spinorterm:</text:span></text:span><text:span text:style-name="T1"> Terme → komplexer Hermetrie mit halbzahliger Quantenzahl des → Raumspins (Fermionen). (2, 216)</text:span><text:line-break/><text:span text:style-name="Strong_20_Emphasis"><text:span text:style-name="T1">Spinselektor:</text:span></text:span><text:span text:style-name="T1"> → Feldselektor des → Metronspins. (1, 141)</text:span><text:line-break/><text:span text:style-name="Strong_20_Emphasis"><text:span text:style-name="T1">Straton:</text:span></text:span><text:span text:style-name="T1"> Das von der Kopplungsstruktur einer komplexen Hermetrie bestimmte, aber von → Kondensationsstufen freie Strukturfeld des reellen physischen Raumes, welches als Nahwirkungsfeld näherungsweise exponentiell steil abklingt. (2, 188)</text:span><text:line-break/><text:span text:style-name="Strong_20_Emphasis"><text:span text:style-name="T1">Stratonkonjunktiv:</text:span></text:span><text:span text:style-name="T1"> Ein → Kontaktkonjunktiv, der durch das als → Schirmfeld aufzufassende prototrope → Straton bestimmt wird. (2, 197)</text:span><text:line-break/><text:span text:style-name="Strong_20_Emphasis"><text:span text:style-name="T1">Stratonmatrix:</text:span></text:span><text:span text:style-name="T1"> Ein matrizenähnliches Schema, welches stets aus sieben ganzen Quantenzahlen und fünf ganzzahligen Parametern aufgebaut ist und durch diese zwölf Zahlen alle Eigenschaften eines Terms → komplexer Hermetrie wiedergibt. (2, 348)</text:span><text:line-break/><text:span text:style-name="Strong_20_Emphasis"><text:span text:style-name="T1">Stratonspin:</text:span></text:span><text:span text:style-name="T1"> Die allgemeine Spinquantenzahl eines Terms → komplexer Hermetrie, die das Spinverhalten in allen Dimensionen des → Welttensoriums wiedergibt. (2, 209)</text:span><text:line-break/><text:span text:style-name="Strong_20_Emphasis"><text:span text:style-name="T1">Strukturdistributor:</text:span></text:span><text:span text:style-name="T1"> Eine Operation, die durch die Distributorzahl gekennzeichnet ist und aufzeigt, wie die Zustände der → Raum- und der → Raumzeitkondensationen in einem Isospinmultiplett verteilt sind. (2, 285)</text:span><text:line-break/><text:span text:style-name="Strong_20_Emphasis"><text:span text:style-name="T1">Struktureinheiten</text:span></text:span><text:span text:style-name="T1">: Es handelt sich um die → synmetronischen tensoriellen → Gitterkerne, deren Iterationen die Elemente des → synmetronischen Korrelators bilden. (2, 80)</text:span><text:line-break/><text:span text:style-name="Strong_20_Emphasis"><text:span text:style-name="T1">Strukturkomposition:</text:span></text:span><text:span text:style-name="T1"> Aus allgemeinen Partialstrukturen aufgebaute strukturelle → Komposition hermetrischer Art. (1, 139)</text:span><text:line-break/><text:span text:style-name="Strong_20_Emphasis"><text:span text:style-name="T1">Strukturkompressor:</text:span></text:span><text:span text:style-name="T1"> Ein tensorieller → Selektor vom 4. Grad, der den metronischen Verdichtungszustand einer hinsichtlich des Bezugssystems relativen → Kondensation eines allgemeinen Strukturfeldes beschreibt. (1, 169)</text:span><text:line-break/><text:span text:style-name="Strong_20_Emphasis"><text:span text:style-name="T1">Strukturkondensation:</text:span></text:span><text:span text:style-name="T1"> Allgemeine → Kondensation eines Strukturzustandes, bezogen auf das lineare äquidistante → Gitter. (1, 152)</text:span><text:line-break/><text:span text:style-name="Strong_20_Emphasis"><text:span text:style-name="T1">Strukturkondensor:</text:span></text:span><text:span text:style-name="T1"> Der den → Strukturkompressor erzeugende → Funktionalselektor, der auf einen → Fundamentalkondensor einwirkt. (1, 170)</text:span><text:line-break/><text:span text:style-name="Strong_20_Emphasis"><text:span text:style-name="T1">Strukturkorrespondenz:</text:span></text:span><text:span text:style-name="T1"> Eine Form der Korrespondenz, die auf die strukturellen Eigenschaften der internen → Korrelationen, also der → Kopplungsstrukturen derjenigen → Hermetrieformen zurückgeht, welche in die betreffende Wechselbeziehung treten. (2, 230)</text:span><text:line-break/><text:span text:style-name="Strong_20_Emphasis"><text:span text:style-name="T1">Strukturpotenz:</text:span></text:span><text:span text:style-name="T1"> Der vom Quantenzahlensatz des Grundmusters abhängige Faktor des Produktes aus → Basisanstieg und Anregerfunktion im → Protosimplexgenerator. (2, 325)</text:span><text:line-break/><text:span text:style-name="Strong_20_Emphasis"><text:span text:style-name="T1">Strukturstufe:</text:span></text:span><text:span text:style-name="T1"> Diskretes, quantenhaftes Element einer metronischen → Strukturkondensation. (1, 180)</text:span><text:line-break/><text:span text:style-name="Strong_20_Emphasis"><text:span text:style-name="T1">Strukturtensorium, metronisch einfach:</text:span></text:span><text:span text:style-name="T1"> Einfache Folge geodätisch begrenzter → Metronen, die einen Streifen bilden, dessen Dimensionszahl mit derjenigen der → Metronen identisch ist. (1, 101)</text:span><text:line-break/><text:span text:style-name="Strong_20_Emphasis"><text:span text:style-name="T1">Strukturtensorium, primitiv:</text:span></text:span><text:span text:style-name="T1"> Aus einfachen metronischen unabhängigen → Strukturtensorien aufgespannter höher dimensionierter Raum. (1, 127)</text:span><text:line-break/><text:span text:style-name="Strong_20_Emphasis"><text:span text:style-name="T1">Superpositionskonjunktiv:</text:span></text:span><text:span text:style-name="T1"> Erfolgt eine → Korrespondenz durch die Superposition von → Schirmfeldern, dann liegt der Superpositionskonjunktiv als → Konjunktiv dieser → Schirmfeldkorrespondenz vor. (2, 233)</text:span><text:line-break/><text:span text:style-name="Strong_20_Emphasis"><text:span text:style-name="T1">Synmetronik:</text:span></text:span><text:span text:style-name="T1"> Spezielle Form der → Polymetrie von drei tensoriellen → Gitterkernen als → Struktureinheiten des → metronischen Welttensoriums. (2, 75)<text:line-break/></text:span><text:soft-page-break/><text:line-break/><text:span text:style-name="Strong_20_Emphasis"><text:span text:style-name="T1">Tensorium, einfach metronisch:</text:span></text:span><text:span text:style-name="T1"> Ein einfaches → Strukturtensorium, dessen geodätische Begrenzung das metronische → Gitter ist. (1, 101)</text:span><text:line-break/><text:span text:style-name="Strong_20_Emphasis"><text:span text:style-name="T1">Tensorium, metronisch:</text:span></text:span><text:span text:style-name="T1"> Allgemeiner metronischer Raum, dessen Dimensionszahl mindestens diejenige des → Metrons ist. Ein solches Tensorium wird zwar vom primitiven → Tensorium aufgespannt, doch sind hier → Feinstrukturselektoren einer → Feinstruktur des allgemeinen Tensoriums erforderlich. (1, 127)</text:span><text:line-break/><text:span text:style-name="Strong_20_Emphasis"><text:span text:style-name="T1">Tensorium, primitiv:</text:span></text:span><text:span text:style-name="T1"> Aus einfachem → Tensorium aufgespannter höher dimensionierter Raum, in welchem die → Hyperselektoren mit den → Gitterselektoren identisch werden. (1, 127)</text:span><text:line-break/><text:span text:style-name="Strong_20_Emphasis"><text:span text:style-name="T1">Tensorterm:</text:span></text:span><text:span text:style-name="T1"> Ein Term → komplexer Hermetrie, mit ganzzahliger Quantenzahl des → Raumspins (Boson). (2, 215)</text:span><text:line-break/><text:span text:style-name="Strong_20_Emphasis"><text:span text:style-name="T1">Termselektor:</text:span></text:span><text:span text:style-name="T1"> Ein → Selektor, der aus dem einheitlichen Spektrum aller überhaupt möglichen → Hermetrieformen (näherungsweise ein Streckenspektrum) die diskreten Punktspektren → komplexer Hermetrie als Partialspektren auswählt und separiert. (2, 243)</text:span><text:line-break/><text:span text:style-name="Strong_20_Emphasis"><text:span text:style-name="T1">Transkoordinaten:</text:span></text:span><text:span text:style-name="T1"> Zwei zusätzliche → Weltdimensionen als verborgene Koordinaten normal zur physischen Raumzeit. (1, 194)</text:span><text:line-break/><text:span text:style-name="Strong_20_Emphasis"><text:span text:style-name="T1">Typensignatur:</text:span></text:span><text:span text:style-name="T1"> Eine ko- und eine kontravariante Signatur der → Kondensfeldselektoren, durch die angezeigt wird, wie der betreffende → Kondensfeldselektor auf ko- oder kontravariante Indizierungen allgemeiner tensorieller → Feldselektoren einwirkt. (1, 161)<text:line-break/></text:span><text:line-break/><text:span text:style-name="Strong_20_Emphasis"><text:span text:style-name="T1">Urelement:</text:span></text:span><text:span text:style-name="T1"> Raum- und zeitloses Zahlenelement nach dem Eintritt präformativer Apeironstrukturen in die Zeitlichkeit. (3, 71)</text:span><text:line-break/><text:span text:style-name="Strong_20_Emphasis"><text:span text:style-name="T1">Urmenge:</text:span></text:span><text:span text:style-name="T1"> Strukturierte Menge der möglichen Urelemente. (3, 64)</text:span><text:line-break/><text:span text:style-name="Strong_20_Emphasis"><text:span text:style-name="T1">Urstruktur:</text:span></text:span><text:span text:style-name="T1"> Strukturen unmittelbar nach Initialisierung der kosmischen Bewegung (Zeitlichkeit) nach t = 0. (3, 64)<text:line-break/></text:span><text:line-break/><text:span text:style-name="Strong_20_Emphasis"><text:span text:style-name="T1">Verbundselektor:</text:span></text:span><text:span text:style-name="T1"> Ein tensorieller Selektor, der die Korrelation zwischen einem kontravariant und einem kovariant wirkenden Element des → Korrelators im → Binärfeld eines → Fundamentalkondensors angibt, wenn eine → Polymetrie vorliegt und das Gesetz der Varianzstufenänderung nicht mehr gilt. Der Verbundselektor baut dabei den → Kopplungstensor auf. (1, 167)<text:line-break/></text:span><text:line-break/><text:span text:style-name="Strong_20_Emphasis"><text:span text:style-name="T1">Welt:</text:span></text:span><text:span text:style-name="T1"> Die Gesamtheit aller Punkte eines sechsdimensionalen Raumes, von welchem die Raumzeit ein vierdimensionaler Unterraum ist. Neben den drei reellen, vertauschbaren Koordinaten des hinsichtlich der Drehgruppe kompakten physischen Raumes (Universum) wird die Welt von drei weiteren nicht vertauschbaren imaginären Koordinaten aufgespannt, so dass für ihre Signatur (+++ – – –) gilt. (1, 45)</text:span><text:line-break/><text:span text:style-name="Strong_20_Emphasis"><text:span text:style-name="T1">Weltarchitektur, hermetrisch:</text:span></text:span><text:span text:style-name="T1"> Die → Architektureinheiten semantischer Art, nämlich der physische Raum und die drei imaginären Koordinaten, können zu drei möglichen Einheiten einer Weltarchitektur hinsichtlich möglicher → Hermetrieformen zusammengefasst werden. Es handelt sich dabei um die reellen Dimensionen des physischen Raumes, die imaginäre Lichtzeit und die beiden imaginären → Transkoordinaten, wobei diese Koordinatensätze zugleich die drei → Gitterkerne einer → Polymetrie dieser Welt darstellen. (1, 201)</text:span><text:line-break/><text:span text:style-name="Strong_20_Emphasis"><text:span text:style-name="T1">Weltdimensionen:</text:span></text:span><text:span text:style-name="T1"> Die voneinander unabhängigen Dimensionen der physischen Raumzeit und der zur Raumzeit normalen → Transdimensionen. (1, 45)</text:span><text:line-break/><text:span text:style-name="Strong_20_Emphasis"><text:span text:style-name="T1">Weltflukton:</text:span></text:span><text:span text:style-name="T1"> Ein → Flukton, dessen → Grundflussverläufe in alle Struktureinheiten der → Welt reichen und somit die Eneametrie von Raumzeitkondensationen kennzeichnen. (2, 189)</text:span><text:line-break/><text:span text:style-name="Strong_20_Emphasis"><text:span text:style-name="T1">Weltgeschwindigkeit:</text:span></text:span><text:span text:style-name="T1"> Das auf das physische Zeitdifferential bezogene vektorielle Differential einer → Weltlinie. Ihr Realteil ist eine Relativgeschwindigkeit im reellen Raum, während ihr Imaginärteil die integrale → kosmische Bewegung des physischen Raumes bedingt. (1, 54)</text:span><text:line-break/><text:span text:style-name="Strong_20_Emphasis"><text:span text:style-name="T1">Weltkoordinaten:</text:span></text:span><text:span text:style-name="T1"> Den → Weltdimensionen entsprechende Zahlenvorräte reeller und imaginärer Art mit gemeinsamem Nullpunkt, die voneinander unabhängig sind und vektoriell orientiert werden </text:span><text:soft-page-break/><text:span text:style-name="T1">können. Die Wahl der jeweiligen Weltkoordinaten ist beliebig. (1, 45)</text:span><text:line-break/><text:span text:style-name="Strong_20_Emphasis"><text:span text:style-name="T1">Weltlinie:</text:span></text:span><text:span text:style-name="T1"> Eine eindimensionale Mannigfaltigkeit von → Weltpunkten. (1, 52)</text:span><text:line-break/><text:span text:style-name="Strong_20_Emphasis"><text:span text:style-name="T1">Weltmetron:</text:span></text:span><text:span text:style-name="T1"> Die als physikalische Naturkonstante erscheinende geometrische Letzteinheit der Welt im Sinne einer zweidimensionalen, von 0 verschiedenen Flächendifferenz. (1, 249)</text:span><text:line-break/><text:span text:style-name="Strong_20_Emphasis"><text:span text:style-name="T1">Weltpunkt:</text:span></text:span><text:span text:style-name="T1"> Jeder durch die sechs Weltkoordinaten fixierbare Ort im → Welttensorium, bezogen auf die zugrunde gelegten → Weltkoordinaten hinsichtlich ihres Nullpunktes und der Einheit. Diese Weltpunkte sind als → Ereignisse latenter oder manifester Art interpretierbar, weil jeder Weltpunkt auch durch eine Quadrupel der Raumzeit (neben den beiden verborgenen Koordinaten) bestimmt wird. (1, 52)</text:span><text:line-break/><text:span text:style-name="Strong_20_Emphasis"><text:span text:style-name="T1">Weltselektor:</text:span></text:span><text:span text:style-name="T1"> Ein übergeordneter → Funktionalselektor, der, wenn er auf einen → Fundamentalkondensor (in sechs Dimensionen) einwirkt, diesen → Fundamentalkondensor immer dann als eine → Weltstruktur ausweist, wenn das Ergebnis dieser Selektorwirkung ein tensorieller → Nullselektor vom vierten Grad ist. (1, 189)</text:span><text:line-break/><text:span text:style-name="Strong_20_Emphasis"><text:span text:style-name="T1">Weltskalar:</text:span></text:span><text:span text:style-name="T1"> Eine von den Weltkoordinaten abhängige Skalarfunktion. (1, 54)</text:span><text:line-break/><text:span text:style-name="Strong_20_Emphasis"><text:span text:style-name="T1">Weltstruktur:</text:span></text:span><text:span text:style-name="T1"> Jede durch den → Weltselektor ausgewiesene Ereignisstruktur der → Welt, welche entweder latenter Art außerhalb der Raumzeit ist oder aber in manifester Form in die Raumzeit projizierbar bzw. mit ihr einen Durchschnitt bildet, so dass im physischen reellen Raum zeitlich variable physikalische Strukturen erscheinen. (1, 59)</text:span><text:line-break/><text:span text:style-name="Strong_20_Emphasis"><text:span text:style-name="T1">Welttensor:</text:span></text:span><text:span text:style-name="T1"> Tensorfelder bis zum Grad 6, die Funktionen der → Weltkoordinaten sind und Invarianzeigenschaften hinsichtlich zugelassener Transformationsgruppen ausdrücken. (1, 53)</text:span><text:line-break/><text:span text:style-name="Strong_20_Emphasis"><text:span text:style-name="T1">Welttensorium:</text:span></text:span><text:span text:style-name="T1"> Die Gesamtheit aller → Weltpunkte eines sechsdimensionalen Raumes, dessen eine vierdimensionale Unterraum die physische Raumzeit (Quarternionendarstellung) ist und der darüber hinaus durch das → Weltmetron eine diskontinuierliche metronische Substruktur hat. (1, 93)</text:span><text:line-break/><text:span text:style-name="Strong_20_Emphasis"><text:span text:style-name="T1">Weltvektor:</text:span></text:span><text:span text:style-name="T1"> Ein → Welttensor vom Tensorgrad 1, während der Sonderfall des Tensorgrades 0 zum → Weltskalar führt. (1, 54)</text:span><text:line-break/><text:span text:style-name="Strong_20_Emphasis"><text:span text:style-name="T1">Wirkungsmatrix:</text:span></text:span><text:span text:style-name="T1"> Die in einem Rechteckschema angeordnete Gesamtheit aller zu einer Kondensorsignatur möglichen → Kondensfeldselektoren. (1, 163)</text:span><text:line-break/><text:span text:style-name="Strong_20_Emphasis"><text:span text:style-name="T1">Wirkungsmatrix, total:</text:span></text:span><text:span text:style-name="T1"> Eine Hypermatrix, die alle überhaupt möglichen Wirkungsmatrizen (den → Kondensorsignaturen entsprechend) umfasst. (1, 163)</text:span><text:line-break/><text:span text:style-name="Strong_20_Emphasis"><text:span text:style-name="T1">Wirkungssignatur:</text:span></text:span><text:span text:style-name="T1"> Diese ist eine Signatur, die anzeigt, welcher → Gitterkern im kontravarianten → Fundamentalselektor das gemischtvariante → Binärfeld des betreffenden → Fundamentalkondensors verursacht. (1, 157)<text:line-break/></text:span><text:line-break/><text:span text:style-name="Strong_20_Emphasis"><text:span text:style-name="T1">Zeithelizität:</text:span></text:span><text:span text:style-name="T1"> Die als Quantenzahl auftretende Parallelität oder Antiparallelität des Schraubungssinnes eines integralen Flussaggregats einer Kopplungsstruktur i.B. auf die Zeitdimension. (2, 225)</text:span><text:line-break/><text:span text:style-name="Strong_20_Emphasis"><text:span text:style-name="T1">Zeitkondensation:</text:span></text:span><text:span text:style-name="T1"> Es handelt sich um eine imaginäre → Hermetrieform, bei welcher die drei imaginären → Weltdimensionen → Kondensationsstufen ausbilden. (1, 195)</text:span><text:line-break/><text:span text:style-name="Strong_20_Emphasis"><text:span text:style-name="T1">Zeitschnitt:</text:span></text:span><text:span text:style-name="T1"> Zugriff zeitloser Weltstrukturen G</text:span><text:span text:style-name="T2">4</text:span><text:span text:style-name="T1"> ∪ I</text:span><text:span text:style-name="T2">2</text:span><text:span text:style-name="T1"> → S</text:span><text:span text:style-name="T2">2</text:span><text:span text:style-name="T1"> → T</text:span><text:span text:style-name="T2">1</text:span><text:span text:style-name="T1"> ∪ R</text:span><text:span text:style-name="T2">3</text:span><text:span text:style-name="T1"> auf irgendein strukturiertes Zeitlinienbündel der Zeitstruktur T</text:span><text:span text:style-name="T2">1</text:span><text:span text:style-name="T1"> innerhalb des Definitionsintervalles 0 ≤ t ≤ θ der materiellen Welt R</text:span><text:span text:style-name="T2">6</text:span><text:span text:style-name="T1"> ⊃ R</text:span><text:span text:style-name="T2">4</text:span><text:span text:style-name="T1">. (3, 116)<text:line-break/></text:span><text:span text:style-name="Strong_20_Emphasis"><text:span text:style-name="T1">Zentralzone:</text:span></text:span><text:span text:style-name="T1"> Die zentrale → Konfigurationszone höchster Dichte und kubisch steigender Besetzung mit → Protosimplexen im Innern eines Terms → komplexer Hermetrie. (2, 261)</text:span><text:line-break/><text:span text:style-name="Strong_20_Emphasis"><text:span text:style-name="T1">Zustandsselektor:</text:span></text:span><text:span text:style-name="T1"> Ein hermitescher → Funktionalselektor, der das metronische Analogon zum Zustandsoperator ist. Wirkt der Zustandsselektor auf einen → Feldselektor, der eine konvergente metronische Zustandsfunktion erzeugt, dann bilden die Eigenwerte ein diskretes Punktspektrum in Analogie zu Quantenzuständen, weil sowohl für den Zustandsselektor als auch für den betreffenden → Feldselektor ein abstrakter Funktionenraum existiert. So ist z.B. der Raumkondensor ein solcher Zustandsselektor, dessen Eigenwerte als Kondensationsstufen ein diskretes Punktspektrum bilden, während die Wirkung des → Fundamentalkondensors die metronische Zustandsfunktion liefert. Die </text:span><text:soft-page-break/><text:span text:style-name="T1">durch diesen → Raumkondensor im → Weltselektor beschriebenen Zustände sind also metrische Zustände des → Welttensoriums an sich, die in diskreten → Kondensationsstufen auftreten und ein Punktspektrum bilden. Somit erscheint dieses → Welttensorium als sechsdimensionaler Trägerraum des betreffenden abstrakten Funktionenraumes. (1, 116)</text:span></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MS Gothic" svg:font-family="'MS Gothic'"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ja" style:country-asian="JP" style:font-size-complex="12pt" style:language-complex="fa" style:country-complex="IR"/>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ndale Sans UI"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MS Gothic" style:font-size-asian="24pt" style:font-weight-asian="bold" style:font-name-complex="Tahoma" style:font-size-complex="24pt" style:font-weight-complex="bold"/>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09-04-16T11:32:02.64</meta:creation-date>
    <meta:editing-duration>PT10M58S</meta:editing-duration>
    <meta:editing-cycles>3</meta:editing-cycles>
    <meta:generator>OpenOffice/4.1.11$Win32 OpenOffice.org_project/4111m1$Build-9808</meta:generator>
    <dc:date>2024-04-01T10:33:05.93</dc:date>
    <meta:printed-by>Joel Michalowitz</meta:printed-by>
    <meta:print-date>2024-04-01T10:26:16.78</meta:print-date>
    <meta:document-statistic meta:table-count="0" meta:image-count="0" meta:object-count="0" meta:page-count="11" meta:paragraph-count="4" meta:word-count="4542" meta:character-count="36237"/>
    <dc:creator>Joel Michalowitz</dc:creator>
    <meta:user-defined meta:name="Info 1"/>
    <meta:user-defined meta:name="Info 2"/>
    <meta:user-defined meta:name="Info 3"/>
    <meta:user-defined meta:name="Info 4"/>
  </office:meta>
</office:document-meta>
</file>