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swiss"/>
    <style:font-face style:name="Lucida Sans1" svg:font-family="'Lucida Sans'" style:font-family-generic="swiss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officeooo:rsid="001bc274" officeooo:paragraph-rsid="001bc274"/>
    </style:style>
    <style:style style:name="P2" style:family="paragraph" style:parent-style-name="Standard">
      <style:text-properties fo:font-size="16pt" officeooo:rsid="001bc274" officeooo:paragraph-rsid="001bc274" style:font-size-asian="16pt" style:font-size-complex="16pt"/>
    </style:style>
    <style:style style:name="P3" style:family="paragraph" style:parent-style-name="Standard">
      <style:text-properties fo:font-size="16pt" officeooo:rsid="001cbe66" officeooo:paragraph-rsid="001cbe66" style:font-size-asian="16pt" style:font-size-complex="16pt"/>
    </style:style>
    <style:style style:name="P4" style:family="paragraph" style:parent-style-name="Standard">
      <style:text-properties fo:font-size="24pt" officeooo:rsid="001bc274" officeooo:paragraph-rsid="001bc274" style:font-size-asian="24pt" style:font-size-complex="24pt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officeooo:rsid="001cbe66" style:font-weight-asian="bold" style:font-weight-complex="bold"/>
    </style:style>
    <style:style style:name="T3" style:family="text">
      <style:text-properties officeooo:rsid="001cbe66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NATHAL – Affirmationen</text:p>
      <text:p text:style-name="P1"/>
      <text:p text:style-name="P2">„Bitte, liebe Wesen, bringt mich auf die <text:span text:style-name="T1">Ebene der Lichtklarheit</text:span>, ins <text:span text:style-name="T1">Haus</text:span> <text:span text:style-name="T1">der Lichtklarheit</text:span> und lasst mich <text:span text:style-name="T1">Zimmer</text:span> sehen, die ihr für mich vorgesehen habt.“</text:p>
      <text:p text:style-name="P2"/>
      <text:p text:style-name="P2">„Bitte, liebe Wesen, bringt mich in ein <text:span text:style-name="T1">anderes Sonnensystem</text:span> auf einen <text:span text:style-name="T1">dortigen Planeten</text:span> und lasst mich die <text:span text:style-name="T1">Wesenheiten treffen</text:span>, die mich <text:span text:style-name="T1">unterstützen</text:span> und in meiner geistigen Entwicklung fördern!“</text:p>
      <text:p text:style-name="P2"/>
      <text:p text:style-name="P2">„Bitte, liebe Wesen, bringt mich a<text:span text:style-name="T1">uf eine Ebene</text:span>, die ich mir <text:span text:style-name="T1">weder denken</text:span> <text:span text:style-name="T1">noch vorstellen</text:span> kann! Ich bitte um Neutralität!</text:p>
      <text:p text:style-name="P2"/>
      <text:p text:style-name="P2">„Bitte, liebe Wesen, bringt mich <text:span text:style-name="T1">in positive, vergangene Leben,</text:span> in denen ich besonders <text:span text:style-name="T1">begabt</text:span> war, Talente entwickelt habe und freudig, <text:span text:style-name="T1">zufrieden</text:span> und <text:span text:style-name="T1">ausgeglichen</text:span> war!“</text:p>
      <text:p text:style-name="P2"/>
      <text:p text:style-name="P2">„<text:span text:style-name="T3">Bitte, liebe Wesen, bringt mich in meine </text:span><text:span text:style-name="T2">nähere und weitere Zukunft</text:span><text:span text:style-name="T3"> bei einer </text:span><text:span text:style-name="T2">bestmöglichen </text:span><text:span text:style-name="T3">positiven Weiterentwicklung!“</text:span></text:p>
      <text:p text:style-name="P2"/>
      <text:p text:style-name="P3">Bitte, liebe Wesen, bringt mich in meine <text:span text:style-name="T1">unmittelbare Zukunft</text:span> und zeigt mir, wie ich das in den letzten Tagen <text:span text:style-name="T1">Gelernte effektiv im Alltagsleben</text:span> <text:span text:style-name="T1">umsetzen</text:span> werde.“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swiss"/>
    <style:font-face style:name="Lucida Sans1" svg:font-family="'Lucida Sans'" style:font-family-generic="swiss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de" fo:country="DE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Calibri" fo:font-size="12pt" fo:language="de" fo:country="DE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Calibri" fo:font-family="Calibri" style:font-family-generic="swiss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name="Calibri" fo:font-family="Calibri" style:font-family-generic="swiss"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style:font-name="Calibri" fo:font-family="Calibri" style:font-family-generic="swiss"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Calibri" fo:font-family="Calibri" style:font-family-generic="swiss" style:font-size-asian="12pt" style:font-name-complex="Lucida Sans1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3-10-09T10:45:16.958000000</meta:creation-date>
    <meta:print-date>2023-10-09T11:01:02.474000000</meta:print-date>
    <dc:date>2023-10-09T11:02:01.124000000</dc:date>
    <meta:editing-duration>PT5M33S</meta:editing-duration>
    <meta:editing-cycles>1</meta:editing-cycles>
    <meta:document-statistic meta:table-count="0" meta:image-count="0" meta:object-count="0" meta:page-count="1" meta:paragraph-count="7" meta:word-count="140" meta:character-count="945" meta:non-whitespace-character-count="811"/>
    <meta:generator>LibreOffice/5.2.6.2$Windows_x86 LibreOffice_project/a3100ed2409ebf1c212f5048fbe377c281438fdc</meta:generator>
  </office:meta>
</office:document-meta>
</file>